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1240000006FEA04A1FEF6AA421B6.png" manifest:media-type="image/png"/>
  <manifest:file-entry manifest:full-path="Pictures/1000000000000441000002831FD7B30B61999AEE.png" manifest:media-type="image/png"/>
  <manifest:file-entry manifest:full-path="Pictures/10000000000003E8000004D321CA213DA27EA388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Default">
      <style:text-properties style:font-name="Calibri1" fo:font-size="12pt" officeooo:rsid="001aca82" officeooo:paragraph-rsid="001b3abe" style:font-size-asian="12pt" style:font-size-complex="12pt"/>
    </style:style>
    <style:style style:name="P2" style:family="paragraph" style:parent-style-name="List_20_Paragraph">
      <style:paragraph-properties fo:margin-left="0cm" fo:margin-right="0cm" fo:line-height="115%" fo:text-align="justify" style:justify-single-word="false" fo:text-indent="0cm" style:auto-text-indent="false"/>
      <style:text-properties style:font-name="Calibri" fo:font-size="12pt" officeooo:paragraph-rsid="001b3abe" style:font-size-asian="12pt" style:font-name-complex="Times New Roman1" style:font-size-complex="12pt"/>
    </style:style>
    <style:style style:name="P3" style:family="paragraph" style:parent-style-name="Standard">
      <style:paragraph-properties fo:line-height="115%" fo:text-align="justify" style:justify-single-word="false"/>
      <style:text-properties style:font-name="Calibri" fo:font-size="12pt" officeooo:paragraph-rsid="001b3abe" style:font-size-asian="12pt" style:font-name-complex="Times New Roman1" style:font-size-complex="12pt"/>
    </style:style>
    <style:style style:name="P4" style:family="paragraph" style:parent-style-name="Standard">
      <style:paragraph-properties fo:margin-left="0cm" fo:margin-right="0cm" fo:line-height="115%" fo:text-align="justify" style:justify-single-word="false" fo:text-indent="0cm" style:auto-text-indent="false"/>
      <style:text-properties style:font-name="Calibri" fo:font-size="12pt" officeooo:paragraph-rsid="001b3abe" style:font-size-asian="12pt" style:font-size-complex="12pt"/>
    </style:style>
    <style:style style:name="P5" style:family="paragraph" style:parent-style-name="Standard">
      <style:paragraph-properties fo:line-height="115%" fo:text-align="justify" style:justify-single-word="false"/>
      <style:text-properties style:font-name="Calibri" fo:font-size="12pt" officeooo:paragraph-rsid="001b3abe" style:font-size-asian="12pt" style:font-size-complex="12pt"/>
    </style:style>
    <style:style style:name="P6" style:family="paragraph" style:parent-style-name="Standard">
      <style:paragraph-properties fo:text-align="start" style:justify-single-word="false"/>
      <style:text-properties style:font-name="Calibri" fo:font-size="12pt" officeooo:paragraph-rsid="001b3abe" style:font-size-asian="12pt" style:font-size-complex="12pt"/>
    </style:style>
    <style:style style:name="P7" style:family="paragraph" style:parent-style-name="Standard">
      <style:paragraph-properties fo:margin-top="0cm" fo:margin-bottom="0.282cm" style:contextual-spacing="false" fo:line-height="115%" fo:text-align="justify" style:justify-single-word="false"/>
      <style:text-properties style:font-name="Calibri" fo:font-size="12pt" officeooo:rsid="001aca82" officeooo:paragraph-rsid="001b3abe" style:font-size-asian="12pt" style:font-size-complex="12pt"/>
    </style:style>
    <style:style style:name="P8" style:family="paragraph" style:parent-style-name="List_20_Paragraph">
      <style:paragraph-properties fo:margin-left="0.635cm" fo:margin-right="0cm" fo:line-height="115%" fo:text-align="justify" style:justify-single-word="false" fo:text-indent="0cm" style:auto-text-indent="false"/>
      <style:text-properties style:font-name="Calibri" fo:font-size="12pt" fo:font-weight="bold" officeooo:paragraph-rsid="001b3abe" style:font-size-asian="12pt" style:font-weight-asian="bold" style:font-name-complex="Times New Roman1" style:font-size-complex="12pt"/>
    </style:style>
    <style:style style:name="P9" style:family="paragraph" style:parent-style-name="List_20_Paragraph">
      <style:paragraph-properties fo:margin-left="0cm" fo:margin-right="0cm" fo:line-height="115%" fo:text-align="justify" style:justify-single-word="false" fo:text-indent="0cm" style:auto-text-indent="false"/>
      <style:text-properties style:font-name="Calibri" fo:font-size="12pt" fo:font-weight="bold" officeooo:paragraph-rsid="001b3abe" style:font-size-asian="12pt" style:font-weight-asian="bold" style:font-name-complex="Times New Roman1" style:font-size-complex="12pt"/>
    </style:style>
    <style:style style:name="P10" style:family="paragraph" style:parent-style-name="Standard">
      <style:paragraph-properties fo:line-height="115%" fo:text-align="justify" style:justify-single-word="false"/>
      <style:text-properties style:font-name="Calibri" fo:font-size="12pt" fo:font-weight="bold" officeooo:paragraph-rsid="001b3abe" style:font-size-asian="12pt" style:font-weight-asian="bold" style:font-name-complex="Times New Roman1" style:font-size-complex="12pt"/>
    </style:style>
    <style:style style:name="P11" style:family="paragraph" style:parent-style-name="Standard">
      <style:text-properties style:font-name="Calibri" fo:font-size="12pt" fo:font-weight="bold" officeooo:paragraph-rsid="001b3abe" style:font-size-asian="12pt" style:font-weight-asian="bold" style:font-name-complex="Times New Roman1" style:font-size-complex="12pt"/>
    </style:style>
    <style:style style:name="P12" style:family="paragraph" style:parent-style-name="Standard">
      <style:paragraph-properties fo:line-height="115%" fo:text-align="justify" style:justify-single-word="false"/>
      <style:text-properties style:font-name="Calibri" fo:font-size="12pt" fo:font-weight="bold" officeooo:paragraph-rsid="001b3abe" style:font-size-asian="12pt" style:font-weight-asian="bold" style:font-size-complex="12pt" style:font-weight-complex="bold"/>
    </style:style>
    <style:style style:name="P13" style:family="paragraph" style:parent-style-name="Standard">
      <style:paragraph-properties fo:margin-left="0cm" fo:margin-right="0cm" fo:line-height="115%" fo:text-align="start" style:justify-single-word="false" fo:text-indent="0cm" style:auto-text-indent="false"/>
      <style:text-properties officeooo:paragraph-rsid="001b3abe"/>
    </style:style>
    <style:style style:name="P14" style:family="paragraph" style:parent-style-name="Standard">
      <style:text-properties fo:color="#000000" loext:opacity="100%" style:font-name="Calibri1" fo:font-size="20pt" fo:font-style="normal" style:text-underline-style="solid" style:text-underline-width="auto" style:text-underline-color="font-color" fo:font-weight="normal" officeooo:rsid="001aca82" officeooo:paragraph-rsid="001b3abe" style:font-size-asian="20pt" style:font-style-asian="normal" style:font-weight-asian="normal" style:font-size-complex="20pt" style:font-style-complex="normal" style:font-weight-complex="normal"/>
    </style:style>
    <style:style style:name="P15" style:family="paragraph" style:parent-style-name="Standard">
      <style:text-properties fo:color="#000000" loext:opacity="100%" style:font-name="Calibri1" fo:font-size="12pt" fo:font-style="normal" fo:font-weight="normal" officeooo:rsid="00211aa1" officeooo:paragraph-rsid="001b3abe" style:font-size-asian="12pt" style:font-style-asian="normal" style:font-weight-asian="normal" style:font-size-complex="12pt" style:font-style-complex="normal" style:font-weight-complex="normal"/>
    </style:style>
    <style:style style:name="P16" style:family="paragraph" style:parent-style-name="Standard">
      <style:paragraph-properties fo:line-height="115%" fo:text-align="end" style:justify-single-word="false"/>
      <style:text-properties fo:color="#000000" loext:opacity="100%" style:font-name="Calibri1" fo:font-size="11pt" fo:font-weight="bold" officeooo:paragraph-rsid="001b3abe" style:font-size-asian="9.60000038146973pt" style:font-weight-asian="bold" style:font-size-complex="11pt"/>
    </style:style>
    <style:style style:name="P17" style:family="paragraph" style:parent-style-name="Standard">
      <style:paragraph-properties fo:line-height="115%" fo:text-align="center" style:justify-single-word="false"/>
      <style:text-properties fo:color="#2a6099" loext:opacity="100%" style:font-name="Calibri1" fo:font-size="16pt" fo:font-weight="bold" officeooo:paragraph-rsid="001b3abe" style:font-size-asian="16pt" style:font-weight-asian="bold" style:font-size-complex="16pt"/>
    </style:style>
    <style:style style:name="P18" style:family="paragraph" style:parent-style-name="Standard">
      <style:paragraph-properties fo:line-height="115%" fo:text-align="center" style:justify-single-word="false"/>
      <style:text-properties fo:color="#2a6099" loext:opacity="100%" style:font-name="Calibri1" fo:font-size="16pt" fo:font-weight="bold" officeooo:rsid="00162659" officeooo:paragraph-rsid="001b3abe" style:font-size-asian="16pt" style:font-weight-asian="bold" style:font-size-complex="16pt"/>
    </style:style>
    <style:style style:name="P19" style:family="paragraph" style:parent-style-name="List_20_Paragraph" style:list-style-name="WWNum1">
      <style:paragraph-properties fo:line-height="115%" fo:text-align="justify" style:justify-single-word="false"/>
      <style:text-properties style:font-name="Calibri" fo:font-size="12pt" officeooo:paragraph-rsid="001b3abe" style:font-size-asian="12pt" style:font-name-complex="Times New Roman1" style:font-size-complex="12pt"/>
    </style:style>
    <style:style style:name="P20" style:family="paragraph" style:parent-style-name="List_20_Paragraph" style:list-style-name="WWNum3">
      <style:paragraph-properties fo:line-height="115%" fo:text-align="justify" style:justify-single-word="false"/>
      <style:text-properties style:font-name="Calibri" fo:font-size="12pt" officeooo:paragraph-rsid="001b3abe" style:font-size-asian="12pt" style:font-name-complex="Times New Roman1" style:font-size-complex="12pt"/>
    </style:style>
    <style:style style:name="P21" style:family="paragraph" style:parent-style-name="List_20_Paragraph">
      <style:paragraph-properties fo:margin-left="0cm" fo:margin-right="0cm" fo:line-height="115%" fo:text-align="justify" style:justify-single-word="false" fo:text-indent="0cm" style:auto-text-indent="false"/>
      <style:text-properties style:font-name="Calibri" fo:font-size="12pt" fo:font-weight="bold" officeooo:paragraph-rsid="001b3abe" style:font-size-asian="12pt" style:font-weight-asian="bold" style:font-name-complex="Times New Roman1" style:font-size-complex="12pt"/>
    </style:style>
    <style:style style:name="P22" style:family="paragraph" style:parent-style-name="List_20_Paragraph" style:list-style-name="WWNum2">
      <style:paragraph-properties fo:line-height="115%" fo:text-align="justify" style:justify-single-word="false"/>
      <style:text-properties style:use-window-font-color="true" loext:opacity="0%" style:font-name="Calibri" fo:font-size="12pt" officeooo:paragraph-rsid="001b3abe" style:font-size-asian="12pt" style:font-name-complex="Times New Roman1" style:font-size-complex="12pt"/>
    </style:style>
    <style:style style:name="P23" style:family="paragraph" style:parent-style-name="List_20_Paragraph" style:list-style-name="WWNum3">
      <style:paragraph-properties fo:line-height="115%" fo:text-align="justify" style:justify-single-word="false"/>
      <style:text-properties style:use-window-font-color="true" loext:opacity="0%" style:font-name="Calibri" fo:font-size="12pt" officeooo:paragraph-rsid="001b3abe" style:font-size-asian="12pt" style:font-name-complex="Times New Roman1" style:font-size-complex="12pt"/>
    </style:style>
    <style:style style:name="P24" style:family="paragraph" style:parent-style-name="List_20_Paragraph" style:list-style-name="WWNum2">
      <style:paragraph-properties fo:line-height="115%" fo:text-align="justify" style:justify-single-word="false"/>
      <style:text-properties style:use-window-font-color="true" loext:opacity="0%" style:font-name="Calibri" fo:font-size="12pt" officeooo:paragraph-rsid="001b3abe" style:font-size-asian="12pt" style:font-size-complex="12pt"/>
    </style:style>
    <style:style style:name="P25" style:family="paragraph" style:parent-style-name="List_20_Paragraph" style:list-style-name="WWNum2">
      <style:paragraph-properties fo:line-height="115%" fo:text-align="justify" style:justify-single-word="false"/>
      <style:text-properties officeooo:paragraph-rsid="001b3abe"/>
    </style:style>
    <style:style style:name="P26" style:family="paragraph" style:parent-style-name="Standard" style:list-style-name="WWNum1">
      <style:paragraph-properties fo:line-height="115%" fo:text-align="justify" style:justify-single-word="false"/>
      <style:text-properties style:font-name="Calibri" fo:font-size="12pt" officeooo:paragraph-rsid="001b3abe" style:font-size-asian="12pt" style:font-name-complex="Times New Roman1" style:font-size-complex="12pt"/>
    </style:style>
    <style:style style:name="P27" style:family="paragraph" style:parent-style-name="Standard" style:list-style-name="WWNum2">
      <style:paragraph-properties fo:line-height="115%" fo:text-align="justify" style:justify-single-word="false"/>
      <style:text-properties style:font-name="Calibri" fo:font-size="12pt" officeooo:paragraph-rsid="001b3abe" style:font-size-asian="12pt" style:font-name-complex="Times New Roman1" style:font-size-complex="12pt"/>
    </style:style>
    <style:style style:name="P28" style:family="paragraph" style:parent-style-name="Standard" style:list-style-name="WWNum3">
      <style:paragraph-properties fo:line-height="115%" fo:text-align="justify" style:justify-single-word="false"/>
      <style:text-properties style:font-name="Calibri" fo:font-size="12pt" officeooo:paragraph-rsid="001b3abe" style:font-size-asian="12pt" style:font-name-complex="Times New Roman1" style:font-size-complex="12pt"/>
    </style:style>
    <style:style style:name="P29" style:family="paragraph" style:parent-style-name="Standard" style:list-style-name="WWNum4">
      <style:paragraph-properties fo:margin-left="0cm" fo:margin-right="0cm" fo:line-height="115%" fo:text-align="justify" style:justify-single-word="false" fo:text-indent="0cm" style:auto-text-indent="false"/>
      <style:text-properties style:font-name="Calibri" fo:font-size="12pt" officeooo:paragraph-rsid="001b3abe" style:font-size-asian="12pt" style:font-size-complex="12pt"/>
    </style:style>
    <style:style style:name="P30" style:family="paragraph" style:parent-style-name="Standard">
      <style:paragraph-properties fo:margin-left="0cm" fo:margin-right="0cm" fo:line-height="115%" fo:text-align="justify" style:justify-single-word="false" fo:text-indent="0cm" style:auto-text-indent="false"/>
      <style:text-properties style:font-name="Calibri" fo:font-size="12pt" officeooo:paragraph-rsid="001b3abe" style:font-size-asian="12pt" style:font-size-complex="12pt"/>
    </style:style>
    <style:style style:name="P31" style:family="paragraph" style:parent-style-name="Standard" style:list-style-name="WWNum1">
      <style:paragraph-properties fo:line-height="115%" fo:text-align="justify" style:justify-single-word="false"/>
      <style:text-properties style:font-name="Calibri" fo:font-size="12pt" fo:font-weight="normal" officeooo:paragraph-rsid="001b3abe" style:font-size-asian="12pt" style:font-weight-asian="normal" style:font-name-complex="Times New Roman1" style:font-size-complex="12pt" style:font-weight-complex="normal"/>
    </style:style>
    <style:style style:name="P32" style:family="paragraph" style:parent-style-name="Standard" style:list-style-name="WWNum1">
      <style:paragraph-properties fo:line-height="115%" fo:text-align="justify" style:justify-single-word="false"/>
      <style:text-properties officeooo:paragraph-rsid="001b3abe"/>
    </style:style>
    <style:style style:name="P33" style:family="paragraph" style:parent-style-name="Standard" style:list-style-name="WWNum2">
      <style:paragraph-properties fo:line-height="115%" fo:text-align="justify" style:justify-single-word="false"/>
      <style:text-properties officeooo:paragraph-rsid="001b3abe"/>
    </style:style>
    <style:style style:name="P34" style:family="paragraph" style:parent-style-name="Standard" style:list-style-name="WWNum2">
      <style:paragraph-properties fo:line-height="115%" fo:text-align="justify" style:justify-single-word="false"/>
      <style:text-properties style:use-window-font-color="true" loext:opacity="0%" style:font-name="Calibri" fo:font-size="12pt" officeooo:paragraph-rsid="001b3abe" style:font-size-asian="12pt" style:font-name-complex="Times New Roman1" style:font-size-complex="12pt"/>
    </style:style>
    <style:style style:name="P35" style:family="paragraph" style:parent-style-name="Standard">
      <style:text-properties fo:color="#000000" loext:opacity="100%" style:font-name="Calibri1" fo:font-size="12pt" fo:font-style="normal" fo:font-weight="normal" officeooo:rsid="00211aa1" officeooo:paragraph-rsid="001b3abe" style:font-size-asian="12pt" style:font-style-asian="normal" style:font-weight-asian="normal" style:font-size-complex="12pt" style:font-style-complex="normal" style:font-weight-complex="normal"/>
    </style:style>
    <style:style style:name="P36" style:family="paragraph" style:parent-style-name="Standard">
      <style:paragraph-properties fo:line-height="115%" fo:text-align="center" style:justify-single-word="false"/>
      <style:text-properties fo:color="#2a6099" loext:opacity="100%" style:font-name="Calibri1" fo:font-size="16pt" fo:font-weight="bold" officeooo:paragraph-rsid="001b3abe" style:font-size-asian="16pt" style:font-weight-asian="bold" style:font-size-complex="16pt"/>
    </style:style>
    <style:style style:name="T1" style:family="text">
      <style:text-properties fo:font-size="13pt" officeooo:rsid="00162659" style:font-size-asian="13pt" style:font-size-complex="13pt"/>
    </style:style>
    <style:style style:name="T2" style:family="text">
      <style:text-properties fo:font-size="13pt" officeooo:rsid="000a6735" style:font-size-asian="13pt" style:font-size-complex="13pt"/>
    </style:style>
    <style:style style:name="T3" style:family="text">
      <style:text-properties fo:font-size="13pt" officeooo:rsid="001d28ce" style:font-size-asian="13pt" style:font-size-complex="13pt"/>
    </style:style>
    <style:style style:name="T4" style:family="text">
      <style:text-properties style:font-name="Calibri" fo:font-size="12pt" style:font-size-asian="12pt" style:font-size-complex="12pt"/>
    </style:style>
    <style:style style:name="T5" style:family="text">
      <style:text-properties style:font-name="Calibri" fo:font-size="12pt" style:font-size-asian="12pt" style:font-name-complex="Times New Roman1" style:font-size-complex="12pt"/>
    </style:style>
    <style:style style:name="T6" style:family="text">
      <style:text-properties style:font-name="Calibri" fo:font-size="12pt" officeooo:rsid="002028e1" style:font-size-asian="12pt" style:font-name-complex="Times New Roman1" style:font-size-complex="12pt"/>
    </style:style>
    <style:style style:name="T7" style:family="text">
      <style:text-properties style:font-name="Calibri" fo:font-size="12pt" fo:font-weight="normal" style:font-size-asian="12pt" style:font-weight-asian="normal" style:font-name-complex="Times New Roman1" style:font-size-complex="12pt" style:font-weight-complex="normal"/>
    </style:style>
    <style:style style:name="T8" style:family="text">
      <style:text-properties style:font-name="Calibri" fo:font-size="12pt" fo:font-weight="bold" style:font-size-asian="12pt" style:font-weight-asian="bold" style:font-name-complex="Times New Roman1" style:font-size-complex="12pt" style:font-weight-complex="bold"/>
    </style:style>
    <style:style style:name="T9" style:family="text">
      <style:text-properties style:use-window-font-color="true" loext:opacity="0%" style:font-name="Calibri" fo:font-size="12pt" style:font-size-asian="12pt" style:font-size-complex="12pt"/>
    </style:style>
    <style:style style:name="T10" style:family="text">
      <style:text-properties style:use-window-font-color="true" loext:opacity="0%" style:font-name="Calibri" fo:font-size="12pt" style:font-size-asian="12pt" style:font-name-complex="Times New Roman1" style:font-size-complex="12pt"/>
    </style:style>
    <style:style style:name="T11" style:family="text">
      <style:text-properties officeooo:rsid="001c2190"/>
    </style:style>
    <style:style style:name="T12" style:family="text">
      <style:text-properties officeooo:rsid="001d28ce"/>
    </style:style>
    <style:style style:name="T13" style:family="text">
      <style:text-properties officeooo:rsid="002028e1"/>
    </style:style>
    <style:style style:name="fr1" style:family="graphic" style:parent-style-name="Graphics">
      <style:graphic-properties fo:margin-left="0cm" fo:margin-right="0cm" fo:margin-top="0cm" fo:margin-bottom="0cm" style:vertical-pos="from-top" style:vertical-rel="paragraph" style:horizontal-pos="from-left" style:horizontal-rel="paragraph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from-top" style:vertical-rel="paragraph" style:horizontal-pos="from-left" style:horizontal-rel="paragraph" fo:padding="0.002cm" fo:border="none" style:mirror="none" fo:clip="rect(-0.028cm, -0.028cm, -0.028cm, -0.028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draw:frame draw:style-name="fr3" draw:name="Obraz1 kopia 2 kopia 1" text:anchor-type="char" svg:x="3.731cm" svg:y="-0.176cm" svg:width="1.921cm" svg:height="1.136cm" draw:z-index="1"><draw:image xlink:href="Pictures/1000000000000441000002831FD7B30B61999AEE.png" xlink:type="simple" xlink:show="embed" xlink:actuate="onLoad" draw:mime-type="image/png"/></draw:frame></text:p>
      <text:p text:style-name="P15"><draw:frame draw:style-name="fr2" draw:name="Obraz2 kopia 1 kopia 1 kopia 1" text:anchor-type="paragraph" svg:x="0.148cm" svg:y="-0.808cm" svg:width="3.205cm" svg:height="1.231cm" draw:z-index="0"><draw:image xlink:href="Pictures/1000000100001240000006FEA04A1FEF6AA421B6.png" xlink:type="simple" xlink:show="embed" xlink:actuate="onLoad" draw:mime-type="image/png"/></draw:frame></text:p>
      <text:p text:style-name="P16"><text:span text:style-name="T1">Z</text:span><text:span text:style-name="T2">ałącznik nr </text:span><text:span text:style-name="T3">2</text:span></text:p>
      <text:p text:style-name="P17"/>
      <text:p text:style-name="P17">REGULAMIN</text:p>
      <text:p text:style-name="P18">TURNIEJU GRY W BULE parami</text:p>
      <text:p text:style-name="P1"><text:s/></text:p>
      <text:p text:style-name="P11"/>
      <text:p text:style-name="P12">1. Cel imprezy:</text:p>
      <text:p text:style-name="P5">- popularyzacja gry w bule wśród mieszkańców Wodzisławia Śląskiego,</text:p>
      <text:p text:style-name="P5">- upowszechnianie aktywnych form wypoczynku,</text:p>
      <text:p text:style-name="P5">- integracja mieszkańców Wodzisławia Śląskiego poprzez wspólne, rodzinne uczestnictwo <text:s text:c="3"/></text:p>
      <text:p text:style-name="P5">- integracja środowisk o różnym stopniu sprawności fizycznej.</text:p>
      <text:p text:style-name="P5"/>
      <text:p text:style-name="P12">2. Organizator:</text:p>
      <text:p text:style-name="P5">Miejski Ośrodek Sportu i Rekreacji „CENTRUM” w Wodzisławiu Śląskim</text:p>
      <text:p text:style-name="P5"/>
      <text:p text:style-name="P12">3. Termin i miejsce:</text:p>
      <text:p text:style-name="P5"><text:span text:style-name="T13">TERMIN: </text:span>2<text:span text:style-name="T12">5</text:span> wrzesień 202<text:span text:style-name="T12">6</text:span> <text:span text:style-name="T13">|</text:span> piątek</text:p>
      <text:p text:style-name="P5"><text:span text:style-name="T13">MIEJSCE: </text:span>tory do gry w bule Rodzinny Park Rozrywki „Trzy Wzgórza” przy ul. Matuszczyka</text:p>
      <text:p text:style-name="P5"/>
      <text:p text:style-name="P12">4. Program imprezy:</text:p>
      <text:p text:style-name="P2">- otwarcie biura zawodów (wypożyczania sprzętu Parku) w godzinach 1<text:span text:style-name="T13">5</text:span>:<text:span text:style-name="T13">0</text:span>0-1<text:span text:style-name="T13">5</text:span>:5<text:span text:style-name="T13">0</text:span></text:p>
      <text:p text:style-name="P2">- oficjalne otwarcie Turnieju o godzinie 1<text:span text:style-name="T13">6</text:span>:00</text:p>
      <text:p text:style-name="P2">- pierwsze gry od godziny 1<text:span text:style-name="T13">6</text:span>:00</text:p>
      <text:p text:style-name="P2">- uroczyste rozdanie nagród i zakończenie Mistrzostw około godziny 1<text:span text:style-name="T13">7</text:span>:00/<text:span text:style-name="T13">17:30</text:span> (godzina może ulec zmianie w zależności od ilości dubletów)</text:p>
      <text:p text:style-name="P12">5. Warunki uczestnictwa:</text:p>
      <text:list text:style-name="WWNum1">
        <text:list-item>
          <text:p text:style-name="P26">Turniej ma charakter otwarty.</text:p>
        </text:list-item>
        <text:list-item>
          <text:p text:style-name="P32"><text:span text:style-name="T4">W turnieju mogą wziąć udział osoby, </text:span><text:span text:style-name="T5">które do dnia 26 lipca 202</text:span><text:span text:style-name="T6">6</text:span><text:span text:style-name="T5">r. ukończyły 12 rok życia</text:span><text:span text:style-name="T4">. W przypadku osób, które </text:span><text:span text:style-name="T5">nie ukończyły 18 lat wymagana jest zgoda rodziców/opiekunów </text:span><text:bookmark text:name="_Hlk5050785191"/></text:p>
        </text:list-item>
        <text:list-item>
          <text:p text:style-name="P19">Turniej rozgrywany jest w konkurencji dubletów (2 osoby).</text:p>
        </text:list-item>
        <text:list-item>
          <text:p text:style-name="P19">Ze względów organizacyjnych wprowadza się limit uczestników: 16 dubletów. </text:p>
        </text:list-item>
        <text:list-item>
          <text:p text:style-name="P19">Warunkiem udziału jest złożenie własnoręcznego podpisu pod oświadczeniem o zdolności do udziału w Turnieju, przyjęciu pełnego ryzyka i konsekwencji udziału, na własną odpowiedzialność. Gdy do Turnieju zgłoszą się mniej niż 3 drużyny - turniej nie rozgrywa się.</text:p>
        </text:list-item>
      </text:list>
      <text:p text:style-name="P8"/>
      <text:p text:style-name="P9"/>
      <text:p text:style-name="P9"/>
      <text:p text:style-name="P9"/>
      <text:p text:style-name="P9"/>
      <text:p text:style-name="P9"/>
      <text:p text:style-name="P9"><text:soft-page-break/>6. Zasady rozgrywania </text:p>
      <text:list text:style-name="WWNum2">
        <text:list-item>
          <text:p text:style-name="P27">Podczas rozgrywek uruchomione zostaną 3 bulodromy o wymiarach 15m x 4m.</text:p>
        </text:list-item>
        <text:list-item>
          <text:p text:style-name="P33"><text:span text:style-name="T5">Gra będzie miała charakter dubletu, każdy z graczy otrzyma po 3 kule. Do gry używa się kul stalowych o określonych parametrach: </text:span><text:span text:style-name="T4">średnica: 70,5mm – 80mm, waga: 650g – 800g, i małej drewnianej kulki zwanej „buszon”, „cochonnet”, „jack” – po polsku najczęściej „świnka” o średnicy 30 mm.</text:span></text:p>
        </text:list-item>
        <text:list-item>
          <text:p text:style-name="P34">Gra toczyć się będzie do 13 punktów. Czas jednej rozgrywki wynosi 10 minut lub kończy się w momencie zdobycia przez jedną z drużyn 13 punktów.</text:p>
        </text:list-item>
        <text:list-item>
          <text:p text:style-name="P33"><text:span text:style-name="T9">Na drużynę przy polu gry czeka się 10 minut, gdy ta się nie stawi – wygrywa </text:span><text:span text:style-name="T10">walkowerem drużyna przeciwna.</text:span></text:p>
        </text:list-item>
        <text:list-item>
          <text:p text:style-name="P22">Turniej będzie rozgrywany systemem mieszanym.</text:p>
        </text:list-item>
        <text:list-item>
          <text:p text:style-name="P22">Obowiązuje losowe rozstawienie drużyn.</text:p>
        </text:list-item>
        <text:list-item>
          <text:p text:style-name="P22">W przypadku niepełnej liczby startujących drużyn, w pierwszej rundzie pauzują losowo wybrane drużyny.</text:p>
        </text:list-item>
        <text:list-item>
          <text:p text:style-name="P24">Szczegółowe zasady przebiegu rozgrywek zostaną podane przez Organizatorów podczas rozpoczęcia turnieju</text:p>
        </text:list-item>
        <text:list-item>
          <text:p text:style-name="P25"><text:span text:style-name="T9">Sędzia dokonuje zasad interpretacji zasad gry i rozstrzyga spory. Jego decyzje są </text:span><text:span text:style-name="T10">ostateczne.</text:span></text:p>
        </text:list-item>
      </text:list>
      <text:p text:style-name="P10">7. Nagrody</text:p>
      <text:p text:style-name="P3">Organizator przewidział dla najlepszych 3 dubletów nagrody rzeczowe <text:span text:style-name="T13">oraz nagrody specjalne.</text:span></text:p>
      <text:p text:style-name="P10"/>
      <text:p text:style-name="P10">8. Klauzula informacyjna</text:p>
      <text:p text:style-name="P3">Informuje się, że:</text:p>
      <text:list text:style-name="WWNum4">
        <text:list-header>
          <text:p text:style-name="P29">Administratorem Pani/Pana danych osobowych jest Miejski Ośrodek Sportu i Rekreacji „CENTRUM” z siedzibą w Wodzisławiu Śląskim przy ul. Bogumińskiej 8. Pani/Pana dane osobowe przetwarzane będą w celu rozegrania <text:span text:style-name="T11">Turnieju</text:span> i wyłonienia zwycięzców oraz w celach promocyjnych (promocja imprezy w mediach społecznościowych, portalach internetowych, serwisach informacyjnych) Miejskiego Ośrodka Sportu i Rekreacji „CENTRUM” <text:s/>i nie będą udostępniane innym odbiorcom. Posiada Pani/Pan prawo żądania od MOSiR „CENTRUM” sprostowania, usunięcia lub ograniczenia przetwarzania danych osobowych oraz do wniesienia sprzeciwu wobec takiego przetwarzania. </text:p>
          <text:p text:style-name="P29">Na podstawie art. 32 ust. 1 pkt 7 ustawy przysługuje Pani/Panu prawo wniesienia pisemnego, umotywowanego żądania zaprzestania przetwarzania Pani/Pana danych ze względu na Pani/Pana szczególną sytuację, jak również – na podstawie art. 32 ust. 1 pkt 8 ustawy z 29 sierpnia 1997 r. o ochronie danych osobowych (tekst jedn.: Dz.U. z 2016 r. poz. 922 ze zm.) ma Pani/Pan prawo wniesienia sprzeciwu wobec przetwarzania Pani/Pana danych w celach marketingowych lub wobec przekazywania ich innemu administratorowi danych.</text:p>
        </text:list-header>
      </text:list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10"><text:soft-page-break/>9. Postanowienia końcowe</text:p>
      <text:list text:style-name="WWNum3">
        <text:list-item>
          <text:p text:style-name="P20">Organizator nie ubezpiecza uczestników. </text:p>
        </text:list-item>
        <text:list-item>
          <text:p text:style-name="P20">Podpisanie zgłoszenia do zawodów jest równoznaczne z akceptacją regulaminu, oraz wyrażeniem zgody na przetwarzanie swoich danych osobowych dla potrzeb wewnętrznych organizatora, a także wyrażeniem zgody na wykorzystanie wizerunku startującego w materiałach informacyjnych i promocyjnych imprezy. </text:p>
        </text:list-item>
        <text:list-item>
          <text:p text:style-name="P20">Wszyscy uczestnicy startujący, muszą zostać zweryfikowani w biurze zawodów.</text:p>
        </text:list-item>
        <text:list-item>
          <text:p text:style-name="P20">Istnieje możliwość wypożyczenia sprzętu do gry w bule w wypożyczalni sprzętu sportowego w Rodzinnym Parku Rozrywki „Trzy Wzgórza” (6 kompletów).</text:p>
        </text:list-item>
        <text:list-item>
          <text:p text:style-name="P20">Ceremonia dekoracji odbędzie się po zakończeniu wszystkich meczy oraz podsumowaniu klasyfikacji końcowej. </text:p>
        </text:list-item>
        <text:list-item>
          <text:p text:style-name="P20">Organizator nie ponosi odpowiedzialności za rzeczy uczestników zawodów zgubione, uszkodzone czy zniszczone, za wyjątkiem rzeczy oddanych do depozytu Organizatora.</text:p>
        </text:list-item>
        <text:list-item>
          <text:p text:style-name="P20">Dyrektor zawodów może wykluczyć z zawodów osoby nieprzestrzegające regulaminu i ładu sportowego. Ostateczna interpretacja regulaminu należy do Organizatora. Wyłączność na utrwalenie przebiegu imprezy za pomocą sprzętu audiowizualnego oraz <text:s/>fotograficznego podczas zawodów posiadają osoby/firmy posiadające akredytację wydaną przez Organizatora w dniu zawodów. </text:p>
        </text:list-item>
        <text:list-item>
          <text:p text:style-name="P23">W przypadku niekorzystnych warunków atmosferycznych (burza, deszcz) Organizator może odwołać imprezę lub przesunąć ją na inny termin. Impreza odbędzie się bez względu na warunki atmosferyczne, uczestnicy biorą udział w zawodach na własną odpowiedzialność i nie będą wnosić żadnych roszczeń w razie wystąpienia zdarzeń losowych.</text:p>
        </text:list-item>
        <text:list-item>
          <text:p text:style-name="P28">Organizator zastrzega sobie możliwość zmiany regulaminu Mistrzostw. Ostateczna interpretacja regulaminu należy do Organizatora.</text:p>
        </text:list-item>
      </text:list>
      <text:p text:style-name="P5"/>
      <text:p text:style-name="P6"><draw:frame draw:style-name="fr1" draw:name="Obraz 2" text:anchor-type="paragraph" svg:x="3.718cm" svg:y="-0.028cm" svg:width="8.553cm" svg:height="10.562cm" draw:z-index="2"><draw:image xlink:href="Pictures/10000000000003E8000004D321CA213DA27EA388.jpg" xlink:type="simple" xlink:show="embed" xlink:actuate="onLoad" draw:mime-type="image/jpeg"/><svg:desc>http://www.petanque.pl/asp/pliki/pobierz/2012_pfp_instrukacja_gry.jpg</svg:desc></draw:frame></text:p>
      <text:p text:style-name="P6"/>
      <text:p text:style-name="P3"/>
      <text:p text:style-name="P7"/>
      <text:p text:style-name="P14"/>
      <text:p text:style-name="P14"/>
      <text:p text:style-name="P14"/>
      <text:p text:style-name="P14"/>
      <text:p text:style-name="P1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" style:family="paragraph">
      <style:paragraph-properties fo:text-align="start" style:justify-single-word="false"/>
      <style:text-properties fo:color="#000000" loext:opacity="100%" style:font-name="Times New Roman" fo:font-family="'Times New Roman'" style:font-family-generic="roman" style:font-pitch="variable" fo:font-size="12pt" style:font-size-asian="12p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282cm" style:contextual-spacing="true" fo:text-indent="0cm" style:auto-text-indent="false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9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30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32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33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35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36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9-17T06:53:28.832000000</meta:creation-date>
    <dc:date>2026-09-10T12:01:13.935000000</dc:date>
    <meta:editing-duration>PT1H57M17S</meta:editing-duration>
    <meta:editing-cycles>3</meta:editing-cycles>
    <meta:generator>LibreOffice/7.4.4.2$Windows_X86_64 LibreOffice_project/85569322deea74ec9134968a29af2df5663baa21</meta:generator>
    <meta:document-statistic meta:table-count="0" meta:image-count="3" meta:object-count="0" meta:page-count="3" meta:paragraph-count="51" meta:word-count="753" meta:character-count="5479" meta:non-whitespace-character-count="4779"/>
  </office:meta>
</office:document-meta>
</file>